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еговом-открылась-выставка-видов-старинных-городов-россии"/>В Беговом открылась выставка видов старинных городов России<text:bookmark-end text:name="в-беговом-открылась-выставка-видов-старинных-городов-россии"/></text:h>
      <text:p text:style-name="First_20_paragraph">13.05.2021</text:p>
      <text:p text:style-name="Text_20_body">Выставочный зал Московского Союза художников приглашает отправиться в путешествие по старинным городам России. Об этом сообщает администрация учреждения. Художницы: Надежда Северина и Чулпан Цветкова, в лучших традициях русской школы живописи, передали всю красоту пейзажей и архитектуры Волоколамска, Зарайска, Суздали и многих других.</text:p>
      <text:p text:style-name="Text_20_body">«Авторы представляют на выставке работы, которые расширяют горизонты пластического языка от импрессионистического до более условного абстрактного видения», — говорится в сообщении.</text:p>
      <text:p text:style-name="Text_20_body">Выставка продлится до 21 мая, по адресу: ул. Беговая, д.7.</text:p>
      <text:p text:style-name="Text_20_body"><text:line-break/></text:p>
      <text:p text:style-name="Text_20_body">Адрес страницы: <text:a xlink:type="simple" xlink:href="http://begovoy.mos.ru/presscenter/news/detail/9942708.html" office:name=""><text:span text:style-name="Definition">http://begovoy.mos.ru/presscenter/news/detail/9942708.html</text:span></text:a></text:p>
      <text:p text:style-name="Text_20_body"><text:a xlink:type="simple" xlink:href="http://begovoy.mos.ru" office:name=""><text:span text:style-name="Definition">Управа района Бегово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9T08:01:15Z</meta:creation-date>
    <dc:date>2023-12-29T08:01:15Z</dc:date>
  </office:meta>
</office:document-meta>
</file>