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храм-при-мниои-имени-герцена-прибыла-федоровская-икона-божией-матери"/>В храм при МНИОИ имени Герцена прибыла Федоровская икона Божией матери<text:bookmark-end text:name="в-храм-при-мниои-имени-герцена-прибыла-федоровская-икона-божией-матери"/></text:h>
      <text:p text:style-name="First_20_paragraph">15.07.2020</text:p>
      <text:p text:style-name="Text_20_body">Торжественное событие произошло 13 июля в храме иконы Божией Матери «Всецарица», расположенном в здании Московского научно-исследовательского онкологического института имени Герцена во 2-м Боткинском проезде. Приход обрел старинную икону Федоровской Божией Матери.</text:p>
      <text:p text:style-name="Text_20_body">— Утреннюю литургию в честь обретения иконы провел настоятель нашего храма отец Амвросий — иеромонах Новоспасского монастыря, подворьем которого является храм. В присутствии генерального директора НМИЦ радиологии Андрея Каприна и сотрудников учреждения врачи отдела торако-абдоминальной онкохирургии во главе со своим руководителем Андреем Рябовым в торжественной обстановке передали икону, — сообщил представитель храма.</text:p>
      <text:p text:style-name="Text_20_body">Как рассказал отец Амвросий, чудотворный образ был написан евангелистом Лукой, после чего он попал в Городец, откуда восходят первые упоминания об иконе. В 1239 году Городец был сожжен монголо-татарами, а образ вскоре был найден младшим братом Александра Невского князем Василием Костромским.</text:p>
      <text:p text:style-name="Text_20_body"><text:line-break/></text:p>
      <text:p text:style-name="Text_20_body">Адрес страницы: <text:a xlink:type="simple" xlink:href="http://begovoy.mos.ru/presscenter/news/detail/9026561.html" office:name=""><text:span text:style-name="Definition">http://begovoy.mos.ru/presscenter/news/detail/9026561.html</text:span></text:a></text:p>
      <text:p text:style-name="Text_20_body"><text:a xlink:type="simple" xlink:href="http://begovoy.mos.ru" office:name=""><text:span text:style-name="Definition">Управа района Бегово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8T00:02:06Z</meta:creation-date>
    <dc:date>2024-01-28T00:02:06Z</dc:date>
  </office:meta>
</office:document-meta>
</file>